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деление-сфр-по-москве-и-московской-области-проактивно-открыло-свыше-32-тысяч-снилс-новорожденным"/>Отделение СФР по Москве и Московской области проактивно открыло свыше 32 тысяч СНИЛС новорожденным<text:bookmark-end text:name="отделение-сфр-по-москве-и-московской-области-проактивно-открыло-свыше-32-тысяч-снилс-новорожденным"/></text:h>
      <text:p text:style-name="First_20_paragraph">19.04.2024</text:p>
      <text:p text:style-name="Text_20_body">С начала года в Московском регионе в беззаявительном порядке СНИЛС получили более 32 тысяч малышей, в 2023-м – порядка 190 тысяч.</text:p>
      <text:p text:style-name="Text_20_body">Номер лицевого счета необходим для оформления полиса обязательного медицинского страхования (ОМС) и прикрепления к поликлинике, для получения материнского капитала, оформления социальных выплат, формирования пенсии и пр.</text:p>
      <text:p text:style-name="Text_20_body">«Процесс оформления лицевого счета проходит в проактивном режиме с 2020 года. После появления в информационной системе фонда сведений о рождении ребенка, поступивших из реестра ЗАГС, номер индивидуального лицевого счета оформляется и направляется в личный кабинет мамы на портале госуслуг. То есть родителям обращаться в Социальный фонд с документами не нужно», – отметил управляющий ОСФР по г. Москве и Московской области <text:span text:style-name="T1">Сергей Алещенко</text:span>.</text:p>
      <text:p text:style-name="Text_20_body">Данный сервис доступен в случае наличия подтвержденной учетной записи на портале госуслуг. Чтобы получить уведомление об оформленном СНИЛС по электронной почте или в СМС, необходимо выбрать соответствующие настройки в личном кабинете. Зарегистрироваться будущей маме рекомендуется заранее, то есть до рождения ребенка.</text:p>
      <text:p text:style-name="Text_20_body">Если же подтвержденной учетной записи нет, для получения СНИЛС можно обратиться в клиентскую службу регионального Отделения Социального фонда или МФЦ с паспортом и свидетельством о рождении ребенка.</text:p>
      <text:p text:style-name="Text_20_body"><text:span text:style-name="T2">Если у вас остались вопросы, вы всегда можете обратиться к специалистам ОСФР по г. Москве и Московской области, позвонив в единый контакт-центр взаимодействия с гражданами по тел. 8 (800) 100-00-01 (звонок бесплатный). </text:span></text:p>
      <text:p text:style-name="Text_20_body"><text:line-break/></text:p>
      <text:p text:style-name="Text_20_body">Адрес страницы: <text:a xlink:type="simple" xlink:href="http://savelovskiy.mos.ru/presscenter/news/detail/12329376.html" office:name=""><text:span text:style-name="Definition">http://savelovskiy.mos.ru/presscenter/news/detail/12329376.html</text:span></text:a></text:p>
      <text:p text:style-name="Text_20_body"><text:a xlink:type="simple" xlink:href="http://savelovskiy.mos.ru" office:name=""><text:span text:style-name="Definition">Управа Саве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8T08:36:02Z</meta:creation-date>
    <dc:date>2024-09-28T08:36:02Z</dc:date>
  </office:meta>
</office:document-meta>
</file>