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рез-станцию-мцд-дмитровская-начал-курсировать-новый-электропоезд-иволга"/>Через станцию МЦД «Дмитровская» начал курсировать новый электропоезд «Иволга»<text:bookmark-end text:name="через-станцию-мцд-дмитровская-начал-курсировать-новый-электропоезд-иволга"/></text:h>
      <text:p text:style-name="First_20_paragraph">11.04.2023</text:p>
      <text:p text:style-name="Text_20_body"><text:span text:style-name="T1">По маршруту МЦД-2, который проходит через Савеловский район, выпущен современный городской электропоезд последней модели. Об этом сообщили в пресс-службе Департамента транспорта и развития дорожно-транспортной инфраструктуры Москвы.</text:span><text:line-break/><text:line-break/></text:p>
      <text:p text:style-name="Text_20_body">«Ловите нашу “птичку” на маршруте от Нахабино до Подольска. “Иволги 3.0” временно будут курсировать там, а уже скоро выйдут на маршруты будущих диаметров, когда их инфраструктура будет готова. Перед этим мы провели техническую обкатку каждого нового состава без пассажиров», — отмечается в сообщении.<text:line-break/><text:line-break/></text:p>
      <text:p text:style-name="Text_20_body">Совместно с производителем АО «Трансмашхолдинг» в новой модели было решено сделать больше сидений и дополнительные подлокотники, чтобы поездки стали более комфортабельными.</text:p>
      <text:p text:style-name="Text_20_body"><text:line-break/></text:p>
      <text:p text:style-name="Text_20_body">Адрес страницы: <text:a xlink:type="simple" xlink:href="http://savelovskiy.mos.ru/presscenter/news/detail/11522969.html" office:name=""><text:span text:style-name="Definition">http://savelovskiy.mos.ru/presscenter/news/detail/11522969.html</text:span></text:a></text:p>
      <text:p text:style-name="Text_20_body"><text:a xlink:type="simple" xlink:href="http://savelovskiy.mos.ru" office:name=""><text:span text:style-name="Definition">Управа Саве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6:14:35Z</meta:creation-date>
    <dc:date>2023-06-29T06:14:35Z</dc:date>
  </office:meta>
</office:document-meta>
</file>