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авеловском-направлении-в-выходные-будут-курсировать-дополнительные-электропоезда"/>На Савеловском направлении в выходные будут курсировать дополнительные электропоезда<text:bookmark-end text:name="на-савеловском-направлении-в-выходные-будут-курсировать-дополнительные-электропоезда"/></text:h>
      <text:p text:style-name="First_20_paragraph">08.06.2022</text:p>
      <text:p text:style-name="Text_20_body"><text:span text:style-name="T1">В выходные дни, с 11 по 13 июня на Савеловском направлении МЖД железнодорожники запустят дополнительные электрички. Об этом сообщает АГН «Москва» со ссылкой на пресс-службу Центральной пригородной пассажирской компании (ЦППК).</text:span></text:p>
      <text:p text:style-name="Text_20_body">«Для удобства пассажиров, планирующих поездки в выходные и праздничные дни, ЦППК и Московская железная дорога (МЖД) внесли изменения в расписание пригородных поездов. Движение в Московском транспортном узле: 11 и 12 июня поезда будут курсировать по расписанию субботы, 13 июня — по расписанию воскресенья. В дни июньских праздников будет назначено три дополнительных фирменных экспресса», — отметили в сообщении.</text:p>
      <text:p text:style-name="Text_20_body">В пресс-службе уточнили, актуальное расписание будет опубликовано на официальном сайте компании и в мобильном приложении «Расписание и билеты ЦППК».</text:p>
      <text:p text:style-name="Text_20_body"><text:line-break/></text:p>
      <text:p text:style-name="Text_20_body">Адрес страницы: <text:a xlink:type="simple" xlink:href="http://savelovskiy.mos.ru/presscenter/news/detail/10856825.html" office:name=""><text:span text:style-name="Definition">http://savelovskiy.mos.ru/presscenter/news/detail/10856825.html</text:span></text:a></text:p>
      <text:p text:style-name="Text_20_body"><text:a xlink:type="simple" xlink:href="http://savelovskiy.mos.ru" office:name=""><text:span text:style-name="Definition">Управа Саве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22:26:15Z</meta:creation-date>
    <dc:date>2023-05-12T22:26:15Z</dc:date>
  </office:meta>
</office:document-meta>
</file>