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одъезде-дома-в-4-м-вятском-переулке-коммунальщики-перекрасили-стену"/>В подъезде дома в 4-м Вятском переулке коммунальщики перекрасили стену<text:bookmark-end text:name="в-подъезде-дома-в-4-м-вятском-переулке-коммунальщики-перекрасили-стену"/></text:h>
      <text:p text:style-name="First_20_paragraph">30.05.2022</text:p>
      <text:p text:style-name="Text_20_body"><text:span text:style-name="T1">Жительница дома 27 в 4-м Вятском переулке обратилась с жалобой: в подъезде некачественно выполнили ремонт.</text:span></text:p>
      <text:p text:style-name="Text_20_body">«После ремонта на стене стала пузыриться краска», — написала жительница.</text:p>
      <text:p text:style-name="Text_20_body">В ГБУ «Жилищник Савеловского района» уточнили, что проблема устранена.</text:p>
      <text:p text:style-name="Text_20_body">«Сотрудники эксплуатирующей организации восстановили штукатурно-окрасочный слой. Специалисты оштукатурили и окрасили стену», — сообщили в районном «Жилищнике».</text:p>
      <text:p text:style-name="Text_20_body"><text:line-break/></text:p>
      <text:p text:style-name="Text_20_body">Адрес страницы: <text:a xlink:type="simple" xlink:href="http://savelovskiy.mos.ru/presscenter/news/detail/10837150.html" office:name=""><text:span text:style-name="Definition">http://savelovskiy.mos.ru/presscenter/news/detail/10837150.html</text:span></text:a></text:p>
      <text:p text:style-name="Text_20_body"><text:a xlink:type="simple" xlink:href="http://savelovskiy.mos.ru" office:name=""><text:span text:style-name="Definition">Управа Савел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8T09:31:07Z</meta:creation-date>
    <dc:date>2024-09-28T09:31:07Z</dc:date>
  </office:meta>
</office:document-meta>
</file>